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隸書體W5" svg:font-family="華康隸書體W5" style:font-family-generic="script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7777in"/>
    </style:style>
    <style:style style:name="T2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3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4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5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T6" style:parent-style-name="預設段落字型" style:family="text">
      <style:text-properties style:font-name="華康隸書體W5" style:font-name-asian="華康隸書體W5" fo:font-weight="bold" style:font-weight-asian="bold" fo:font-size="36pt" style:font-size-asian="36pt" style:font-size-complex="36pt"/>
    </style:style>
    <style:style style:name="P7" style:parent-style-name="內文" style:family="paragraph">
      <style:paragraph-properties fo:text-align="center" fo:line-height="0.7777in"/>
    </style:style>
    <style:style style:name="TableColumn9" style:family="table-column">
      <style:table-column-properties style:column-width="1.4479in" style:use-optimal-column-width="false"/>
    </style:style>
    <style:style style:name="TableColumn10" style:family="table-column">
      <style:table-column-properties style:column-width="5.2909in" style:use-optimal-column-width="false"/>
    </style:style>
    <style:style style:name="Table8" style:family="table">
      <style:table-properties style:width="6.7388in" fo:margin-left="-0.0034in" table:align="left"/>
    </style:style>
    <style:style style:name="TableRow11" style:family="table-row">
      <style:table-row-properties style:min-row-height="4.2243in" style:use-optimal-row-height="false"/>
    </style:style>
    <style:style style:name="TableCell12" style:family="table-cell">
      <style:table-cell-properties fo:border="0.0069in dashed #00008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line-height-at-least="0in" fo:margin-right="-0.4777in" fo:text-indent="0.1888in"/>
    </style:style>
    <style:style style:name="T1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20" style:parent-style-name="內文" style:family="paragraph">
      <style:paragraph-properties fo:margin-top="0.1944in" fo:margin-bottom="0.1944in" style:line-height-at-least="0in" fo:margin-left="-0.0534in" fo:margin-right="-0.4777in" fo:text-indent="0.252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27" style:parent-style-name="內文" style:family="paragraph">
      <style:paragraph-properties fo:margin-top="0.1944in" fo:margin-bottom="0.1944in" style:line-height-at-least="0in" fo:margin-right="-0.4777in" fo:text-indent="0.1888in"/>
    </style:style>
    <style:style style:name="T2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36" style:parent-style-name="內文" style:family="paragraph">
      <style:paragraph-properties fo:margin-top="0.1944in" fo:margin-bottom="0.1944in" style:line-height-at-least="0in" fo:margin-right="-0.4777in"/>
    </style:style>
    <style:style style:name="T37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letter-spacing="-0.0027in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dashed #000080" fo:border-left="0.0069in dashed #000080" fo:border-bottom="0.0069in solid #000000" fo:border-right="0.0069in dashed #00008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49" style:parent-style-name="內文" style:family="paragraph">
      <style:paragraph-properties fo:text-indent="1.175in"/>
    </style:style>
    <style:style style:name="T50" style:parent-style-name="預設段落字型" style:family="text">
      <style:text-properties style:font-name="華康隸書體W5" style:font-name-asian="華康隸書體W5" style:font-name-complex="華康隸書體W5" fo:font-weight="bold" style:font-weight-asian="bold" fo:font-size="20pt" style:font-size-asian="20pt" style:font-size-complex="20pt"/>
    </style:style>
    <style:style style:name="T51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52" style:family="table-row">
      <style:table-row-properties style:min-row-height="1.4895in" style:use-optimal-row-height="false"/>
    </style:style>
    <style:style style:name="TableCell53" style:family="table-cell">
      <style:table-cell-properties fo:border="0.0069in dashed #00008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56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57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Cell60" style:family="table-cell">
      <style:table-cell-properties fo:border="0.0069in dashed #00008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Row62" style:family="table-row">
      <style:table-row-properties style:min-row-height="1.4895in" style:use-optimal-row-height="false"/>
    </style:style>
    <style:style style:name="TableCell63" style:family="table-cell">
      <style:table-cell-properties fo:border-top="0.0069in dashed #000080" fo:border-left="0.0069in dashed #000080" fo:border-bottom="0.0069in dashed #000080" fo:border-right="0.0069in dashe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TableCell66" style:family="table-cell">
      <style:table-cell-properties fo:border-top="0.0069in dashed #000080" fo:border-left="0.0069in dashed #000000" fo:border-bottom="0.0069in dashed #000080" fo:border-right="0.0069in dashe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/>
      <style:text-properties style:font-name="華康隸書體W5" style:font-name-asian="華康隸書體W5" fo:font-weight="bold" style:font-weight-asian="bold" fo:font-size="20pt" style:font-size-asian="20pt" style:font-size-complex="20pt"/>
    </style:style>
    <style:style style:name="P68" style:parent-style-name="內文" style:master-page-name="MP1" style:family="paragraph">
      <style:paragraph-properties fo:break-before="page" fo:margin-top="0.1944in" fo:margin-bottom="0.1944in" style:line-height-at-least="0in"/>
    </style:style>
    <style:style style:family="graphic" style:name="a1" style:parent-style-name="Graphics">
      <style:graphic-properties fo:border="0.01042in none" fo:background-color="#ffffff" style:wrap="run-through" style:run-through="background" draw:opacity="0%" fo:clip="rect(-0.00051in, -0.00056in, -0.00051in, -0.00056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1" draw:name="圖片 2" text:anchor-type="paragraph" svg:x="0.14792in" svg:y="-0.375in" svg:width="6.97639in" svg:height="10.11597in" style:rel-width="scale" style:rel-height="scale"><draw:image xlink:href="media/image1.jpeg" xlink:type="simple" xlink:show="embed" xlink:actuate="onLoad"/><svg:title/><svg:desc/></draw:frame></text:span><text:span text:style-name="T3">臺北市</text:span><text:span text:style-name="T4">11</text:span><text:span text:style-name="T5">5</text:span><text:span text:style-name="T6">年度國民小學</text:span></text:p>
      <text:p text:style-name="P7">禮<text:s/>儀<text:s/>楷<text:s/>模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<text:span text:style-name="T14">1.</text:span><text:span text:style-name="T15">簡要優良事蹟字形大小，請以標楷體，</text:span><text:span text:style-name="T16">14</text:span><text:span text:style-name="T17">號字，</text:span><text:span text:style-name="T18">200</text:span><text:span text:style-name="T19">字內為原則。</text:span></text:p>
            <text:p text:style-name="P20"><text:span text:style-name="T21">2.</text:span><text:span text:style-name="T22">黏貼最近</text:span><text:span text:style-name="T23">4x6</text:span><text:span text:style-name="T24">吋光面個人生活照</text:span><text:span text:style-name="T25">1</text:span><text:span text:style-name="T26">張。</text:span></text:p>
            <text:p text:style-name="P27"><text:span text:style-name="T28">3.</text:span><text:span text:style-name="T29">請老師於</text:span><text:span text:style-name="T30">3/2</text:span><text:span text:style-name="T31">7</text:span><text:span text:style-name="T32">(</text:span><text:span text:style-name="T33">五</text:span><text:span text:style-name="T34">)</text:span><text:span text:style-name="T35">前將優良事蹟寄給王薇</text:span></text:p>
            <text:p text:style-name="P36"><text:span text:style-name="T37"><text:s text:c="2"/></text:span><text:span text:style-name="T38"><text:s/></text:span><text:span text:style-name="T39"><text:s/></text:span><text:span text:style-name="T40">Email</text:span><text:span text:style-name="T41">：</text:span><text:span text:style-name="T42">sunnywangteach@wfps.tp.edu.tw</text:span></text:p>
            <text:p text:style-name="P43"><text:span text:style-name="T44">（生活照片黏貼處）</text:span></text:p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<text:span text:style-name="T48">校名：臺北市○○區○○國民小學</text:span></text:p>
            <text:p text:style-name="P49"><text:span text:style-name="T50"><text:s text:c="2"/></text:span><text:span text:style-name="T51">姓名：</text:span></text:p>
          </table:table-cell>
          <table:covered-table-cell/>
        </table:table-row>
        <table:table-row table:style-name="TableRow52">
          <table:table-cell table:style-name="TableCell53">
            <text:p text:style-name="P54"><text:span text:style-name="T55">簡</text:span><text:span text:style-name="T56"><text:s text:c="4"/></text:span><text:span text:style-name="T57">要</text:span></text:p>
            <text:p text:style-name="P58"><text:span text:style-name="T59">優良事蹟</text:span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<text:span text:style-name="T65">當選感言</text:span></text:p>
          </table:table-cell>
          <table:table-cell table:style-name="TableCell66">
            <text:p text:style-name="P67"/>
          </table:table-cell>
        </table:table-row>
      </table:table>
      <text:p text:style-name="P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隸書體W5" svg:font-family="華康隸書體W5" style:font-family-generic="script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新細明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預設段落字型0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0"/>
    <style:style style:name="頁首字元" style:display-name="頁首 字元" style:family="text">
      <style:text-properties style:letter-kerning="true"/>
    </style:style>
    <style:style style:name="未解析的提及項目" style:display-name="未解析的提及項目" style:family="text">
      <style:text-properties fo:color="#605E5C" fo:background-color="#E1DFDD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外框內容" style:display-name="外框內容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page-layout style:name="PL1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216" draw:id="id0" draw:style-name="a0" draw:name="Text Box 1" text:anchor-type="paragraph" svg:x="0in" svg:y="0.00069in" svg:width="0.06944in" svg:height="0.1534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頁尾"><draw:frame draw:z-index="251658240" draw:id="id1" draw:style-name="a2" draw:name="Text Box 2" text:anchor-type="paragraph" svg:x="0in" svg:y="0.00069in" svg:width="0.06944in" svg:height="0.15347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94年度國民小學「禮儀暨孝親楷模」表揚實施要點</dc:title>
    <dc:subject/>
    <meta:initial-creator>ttps</meta:initial-creator>
    <dc:creator>WFB02</dc:creator>
    <meta:creation-date>2026-03-18T03:52:00Z</meta:creation-date>
    <dc:date>2026-03-18T03:52:00Z</dc:date>
    <meta:print-date>2022-03-15T03:1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29" meta:character-count="197" meta:row-count="1" meta:non-whitespace-character-count="169"/>
  </office:meta>
</office:document-meta>
</file>